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style:font-name-complex="Times New Roman" fo:font-weight="bold" style:font-weight-asian="bold" fo:color="#000000" fo:font-size="18pt" style:font-size-asian="18pt" style:font-size-complex="18pt" fo:language="zh" fo:country="TW"/>
    </style:style>
    <style:style style:name="P2" style:parent-style-name="Textbody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 fo:language="zh" fo:country="TW"/>
    </style:style>
    <style:style style:name="P3" style:parent-style-name="Textbody" style:family="paragraph">
      <style:paragraph-properties fo:text-align="justify" fo:margin-top="0.2083in" fo:line-height="0.2777in" fo:text-indent="0.3888in"/>
      <style:text-properties style:font-name="標楷體" style:font-name-asian="標楷體" style:font-name-complex="Times New Roman" fo:color="#000000" fo:font-size="14pt" style:font-size-asian="14pt" style:font-size-complex="14pt" fo:language="zh" fo:country="TW"/>
    </style:style>
    <style:style style:name="P4" style:parent-style-name="Textbody" style:family="paragraph">
      <style:paragraph-properties fo:text-align="justify" fo:margin-top="0.2083in" fo:line-height="0.2777in" fo:text-indent="0.3888in"/>
      <style:text-properties style:font-name="標楷體" style:font-name-asian="標楷體" style:font-name-complex="Times New Roman" fo:color="#000000" fo:font-size="14pt" style:font-size-asian="14pt" style:font-size-complex="14pt" fo:language="zh" fo:country="TW"/>
    </style:style>
    <style:style style:name="P5" style:parent-style-name="Textbody" style:family="paragraph">
      <style:paragraph-properties fo:text-align="justify" fo:margin-top="0.2083in" fo:line-height="0.2777in" fo:text-indent="0.3888in"/>
      <style:text-properties style:font-name="標楷體" style:font-name-asian="標楷體" style:font-name-complex="Times New Roman" fo:color="#000000" fo:font-size="14pt" style:font-size-asian="14pt" style:font-size-complex="14pt" fo:language="zh" fo:country="TW"/>
    </style:style>
    <style:style style:name="P6" style:parent-style-name="Textbody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" style:parent-style-name="Textbody" style:family="paragraph">
      <style:paragraph-properties fo:text-align="justify" fo:margin-top="0.0833in" fo:line-height="0.2777in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Textbody" style:family="paragraph">
      <style:paragraph-properties fo:text-align="justify" fo:margin-top="0.0833in" fo:line-height="0.2777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Textbody" style:family="paragraph">
      <style:paragraph-properties fo:text-align="justify" fo:margin-top="0.0833in" fo:line-height="0.2777i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歡迎報名文化部第2屆「青漫獎」</text:p>
      <text:p text:style-name="P2"/>
      <text:p text:style-name="P3">為促進國內漫畫產業發展，文化部由「金漫獎」向下延伸辦理「青漫獎」，期望透過漫畫創作競賽，鼓勵青少年接觸臺灣原創漫畫，獎勵及培育青少年漫畫創作人才。</text:p>
      <text:p text:style-name="P4">「第2屆青漫獎」徵件自即日起至115年10月2日止，獎項分為個人組與團體組，總獎金高達新臺幣123萬元，無論是想要挑戰自我的短篇創作，或是與同好攜手完成的長篇故事，都有機會獲得高額獎金與榮譽。</text:p>
      <text:p text:style-name="P5">除了競賽之外，獲獎作品未來更將結合展覽與交流活動，獲得更多曝光機會！歡迎全台高中職學生與青少年朋友踴躍參賽，在創作的旅途中，畫出屬於自己命中注定的那部經典。</text:p>
      <text:p text:style-name="P6"/>
      <text:p text:style-name="P7"><text:span text:style-name="T8">【金漫獎</text:span><text:span text:style-name="T9">&amp;</text:span><text:span text:style-name="T10">青漫獎官網】</text:span><text:span text:style-name="T11"><text:s/>https://gca.moc.gov.tw</text:span></text:p>
      <text:p text:style-name="P12"><draw:frame draw:z-index="251658240" draw:style-name="a0" draw:name="影像1" text:anchor-type="paragraph" svg:x="-0.23986in" svg:y="5.95875in" svg:width="7.304in" svg:height="4.272in" style:rel-width="scale" style:rel-height="scale"><draw:image xlink:href="media/image1.png" xlink:type="simple" xlink:show="embed" xlink:actuate="onLoad"/><svg:title/><svg:desc/></draw:frame><text:span text:style-name="T13">【線上報名】</text:span><text:span text:style-name="T14"><text:s/>https://short.moc.gov.tw/s/vmwv4o8</text:span></text:p>
      <text:p text:style-name="P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新細明體" style:font-name-complex="新細明體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許欹欹</meta:initial-creator>
    <dc:creator>Cygsh</dc:creator>
    <meta:creation-date>2026-05-08T08:15:00Z</meta:creation-date>
    <dc:date>2026-05-08T08:15:00Z</dc:date>
    <meta:template xlink:href="Normal" xlink:type="simple"/>
    <meta:editing-cycles>2</meta:editing-cycles>
    <meta:editing-duration>PT0S</meta:editing-duration>
    <meta:document-statistic meta:page-count="1" meta:paragraph-count="1" meta:word-count="51" meta:character-count="346" meta:row-count="2" meta:non-whitespace-character-count="296"/>
  </office:meta>
</office:document-meta>
</file>